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 Neue" svg:font-family="Helvetica Neue" style:font-family-generic="roman" svg:panose-1="0 0 0 0 0 0 0 0 0 0"/>
    <style:font-face style:name="Arial Unicode MS" svg:font-family="Arial Unicode MS" style:font-family-generic="swiss" style:font-pitch="variable" svg:panose-1="2 11 6 4 2 2 2 2 2 4"/>
  </office:font-face-decls>
  <office:automatic-styles>
    <style:style style:name="P1" style:parent-style-name="Bezodstępów" style:master-page-name="MP0" style:family="paragraph">
      <style:paragraph-properties fo:break-before="page" fo:line-height="115%"/>
    </style:style>
    <style:style style:name="T2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3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4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5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6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7" style:parent-style-name="Bezodstępów" style:family="paragraph">
      <style:paragraph-properties fo:line-height="115%"/>
    </style:style>
    <style:style style:name="T8" style:parent-style-name="Hiperłącze" style:family="text"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9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10" style:parent-style-name="Bezodstępów" style:family="paragraph">
      <style:paragraph-properties fo:line-height="115%"/>
      <style:text-properties style:font-name="Calibri" style:font-name-complex="Calibri" fo:font-weight="bold" style:font-weight-asian="bold" style:font-weight-complex="bold" style:font-style-complex="italic" fo:font-size="10pt" style:font-size-asian="10pt" style:font-size-complex="10pt"/>
    </style:style>
    <style:style style:name="P11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2pt" style:font-size-asian="12pt" style:font-size-complex="12pt"/>
    </style:style>
    <style:style style:name="P12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2pt" style:font-size-asian="12pt" style:font-size-complex="12pt"/>
    </style:style>
    <style:style style:name="P13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2pt" style:font-size-asian="12pt" style:font-size-complex="12pt"/>
    </style:style>
    <style:style style:name="P14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2pt" style:font-size-asian="12pt" style:font-size-complex="12pt"/>
    </style:style>
    <style:style style:name="P15" style:parent-style-name="Bezodstępów" style:family="paragraph">
      <style:paragraph-properties fo:line-height="115%"/>
      <style:text-properties style:font-name="Calibri" style:font-name-complex="Calibri" fo:font-size="12pt" style:font-size-asian="12pt" style:font-size-complex="12pt"/>
    </style:style>
    <style:style style:name="P1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0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2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2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0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31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32" style:parent-style-name="Bezodstępów" style:family="paragraph">
      <style:paragraph-properties fo:line-height="115%"/>
    </style:style>
    <style:style style:name="T33" style:parent-style-name="Domyślnaczcionkaakapitu" style:family="text">
      <style:text-properties style:font-name="Calibri" style:font-name-complex="Calibri" fo:font-size="10pt" style:font-size-asian="10pt" style:font-size-complex="10pt"/>
    </style:style>
    <style:style style:name="P3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3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0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4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4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1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52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5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5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4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6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6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7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7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7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3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8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88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8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3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9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9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0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4" style:parent-style-name="Bezodstępów" style:family="paragraph">
      <style:paragraph-properties fo:text-align="center"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11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16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117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118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11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0" style:parent-style-name="Bezodstępów" style:family="paragraph">
      <style:paragraph-properties fo:line-height="115%"/>
      <style:text-properties style:font-name="Calibri" style:font-name-complex="Calibri" fo:font-weight="bold" style:font-weight-asian="bold" fo:font-size="10pt" style:font-size-asian="10pt" style:font-size-complex="10pt"/>
    </style:style>
    <style:style style:name="P12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2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4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5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6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7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8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39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40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41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42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name="P143" style:parent-style-name="Bezodstępów" style:family="paragraph">
      <style:paragraph-properties fo:line-height="115%"/>
      <style:text-properties style:font-name="Calibri" style:font-name-complex="Calibri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text:span text:style-name="T2"><draw:frame draw:style-name="a0" draw:name="Obraz 1" text:anchor-type="as-char" svg:x="0in" svg:y="0in" svg:width="6.3in" svg:height="2.93839in" style:rel-width="scale" style:rel-height="scale"><draw:image xlink:href="media/image1.jpeg" xlink:type="simple" xlink:show="embed" xlink:actuate="onLoad"/><svg:desc>C:\Users\piotr\Documents\Gym medical\Gym medical - logo 2024r\Gym-medical logo jasne przycięte do word.jpeg</svg:desc></draw:frame></text:span></text:p>
      <text:p text:style-name="P3">GYM-MEDICAL Spółka z o.o.</text:p>
      <text:p text:style-name="P4">NIP 8762504022</text:p>
      <text:p text:style-name="P5">86-302 Sztynwag 4B</text:p>
      <text:p text:style-name="P6"/>
      <text:p text:style-name="P7"><text:a xlink:href="http://www.gym-medical.com" office:target-frame-name="_top" xlink:show="replace"><text:span text:style-name="T8">www.gym-medical.com</text:span></text:a></text:p>
      <text:p text:style-name="P9">biuro@gym-medical.com</text:p>
      <text:p text:style-name="P10">tel. 0048 882 020 284</text:p>
      <text:p text:style-name="P11"/>
      <text:p text:style-name="P12">Regulamin – „Standardy ochrony małoletnich” z dnia 23.09.2025r.</text:p>
      <text:p text:style-name="P13">Polityka bezpieczeństwa w klubach</text:p>
      <text:p text:style-name="P14">Gym Medical Sp. z o.o.</text:p>
      <text:p text:style-name="P15"/>
      <text:p text:style-name="P16">Gym Medical Sp. z o.o.<text:s/>prowadzi kluby fitness, których oferta<text:s/>obejmuje również dzieci i młodzież. Spółka, zgodnie z przepisami art. 22b i 22c ustawy o przeciwdziałaniu zagrożeniom przemocą o charakterze seksualnym (Dz.U. 2023, poz. 1304 z późn. zm.), ponosi szczególną odpowiedzialność za zapewnienie małoletnim bezpiecznego i przyjaznego środowiska poprzez przeciwdziałanie przemocy i ochronę przed krzywdzeniem.</text:p>
      <text:p text:style-name="P17">Wszyscy pracownicy i współpracownicy (umowy o pracę, cywilno‑prawne, zlecenie, umowy współpracy itp.) są zobowiązani do przestrzegania postanowień tego dokumentu.<text:s/></text:p>
      <text:p text:style-name="P18">Spółka może żądać pisemnego potwierdzenia znajomości i przestrzegania standardów.</text:p>
      <text:p text:style-name="P19"/>
      <text:p text:style-name="P20">§1 Definicje</text:p>
      <text:p text:style-name="P21">Standardy – dokument „Standardy ochrony małoletnich”</text:p>
      <text:p text:style-name="P22">Małoletni (dziecko) – osoba poniżej 18. roku życia</text:p>
      <text:p text:style-name="P23">Personel – każda osoba świadcząca usługi na rzecz Spółki</text:p>
      <text:p text:style-name="P24">Zarząd Spółki – członkowie zarządu Gym Medical Sp. z o.o.</text:p>
      <text:p text:style-name="P25">Krzywdzenie małoletniego – każdy czyn zabroniony wobec dziecka lub działanie/zaniechanie naruszające jego dobro</text:p>
      <text:p text:style-name="P26">Dane osobowe małoletniego – informacje umożliwiające identyfikację dziecka, np.<text:s/>PESEL, wizerunek</text:p>
      <text:p text:style-name="P27">Opiekun prawny – rodzic lub przedstawiciel ustawowy dziecka</text:p>
      <text:p text:style-name="P28">Karta Interwencji – dokument opisujący każde stwierdzone lub podejrzewane krzywdzenie</text:p>
      <text:p text:style-name="P29">Rejestr Interwencji – prowadzony przez Spółkę rejestr wszystkich interwencji</text:p>
      <text:p text:style-name="P30"/>
      <text:p text:style-name="P31">§<text:s/>2. Zasada nadrzędna</text:p>
      <text:soft-page-break/>
      <text:p text:style-name="P32"><text:span text:style-name="T33">Dobro małoletnich jest najwyższą wartością Gym Medical.<text:s/></text:span></text:p>
      <text:p text:style-name="P34">W związku z tym:</text:p>
      <text:p text:style-name="P35">Małoletni są traktowani z najwyższym szacunkiem i poszanowaniem godności.</text:p>
      <text:p text:style-name="P36">Zabrania się stosowania wobec nich jakiejkolwiek formy przemocy.</text:p>
      <text:p text:style-name="P37">Personel ma obowiązek reakcji w<text:s/>przypadku krzywdzenia lub podejrzenia takiego zdarzenia.</text:p>
      <text:p text:style-name="P38">Rekrutacja personelu obejmuje weryfikację w rejestrze karnym osób pracujących z małoletnimi.</text:p>
      <text:p text:style-name="P39"/>
      <text:p text:style-name="P40">§3. Zasady bezpiecznych relacji</text:p>
      <text:p text:style-name="P41">Komunikacja z małoletnimi opiera się na cierpliwości i szacunku.</text:p>
      <text:p text:style-name="P42">Niedopuszczalne jest zawstydzanie, upokarzanie, lekceważenie lub obelgi.</text:p>
      <text:p text:style-name="P43">Zabrania się krzyczenia, poza sytuacjami zagrożenia życia lub zdrowia.</text:p>
      <text:p text:style-name="P44">Personel nie powinien pozostawać sam na sam z małoletnim poza monitoringiem, chyba że wymaga tego uzasadniona potrzeba (np. udzielenie pierwszej pomocy).</text:p>
      <text:p text:style-name="P45">Zakazane jest używanie wulgaryzmów, żartów o treści seksualnej, wykorzystywanie relacji władzy.</text:p>
      <text:p text:style-name="P46">Zakaz dyskryminacji ze względu na płeć, orientację, niepełnosprawność, pochodzenie, religię czy światopogląd.</text:p>
      <text:p text:style-name="P47">Zakazane<text:s/>są relacje seksualne lub romantyczne z małoletnimi, a także dostarczanie treści erotycznych czy pornograficznych.</text:p>
      <text:p text:style-name="P48">Personel nie może proponować ani spożywać w obecności małoletnich alkoholu, wyrobów tytoniowych, e-papierosów, napojów energetycznych czy substancji psychoaktywnych.</text:p>
      <text:p text:style-name="P49">Kontakt fizyczny dozwolony wyłącznie w celach dydaktycznych, ratunkowych lub przy wykonywaniu ćwiczeń, zawsze zgodnie z zasadami poszanowania godności.</text:p>
      <text:p text:style-name="P50">Zabronione jest zapraszanie małoletnich do prywatnych miejsc czy kontaktowanie<text:s/>się niezależnie od godzin pracy, również poprzez kanały prywatne. Kontakt służbowy może się odbywać wyłącznie kanałami firmowymi.</text:p>
      <text:p text:style-name="P51"/>
      <text:p text:style-name="P52">§4. Ochrona danych osobowych i wizerunku</text:p>
      <text:p text:style-name="P53">Dane małoletnich są przetwarzane zgodnie z RODO (rozporządzenie UE 2016/679).</text:p>
      <text:p text:style-name="P54">Stosujemy zasady legalności, minimalizacji, poufności i rozliczalności danych.</text:p>
      <text:p text:style-name="P55">Dane wrażliwe, uzyskane w procesie interwencji, są objęte szczególną ochroną.</text:p>
      <text:p text:style-name="P56">Wizerunek małoletniego może być utrwalany tylko za zgodą opiekuna, po uprzednim poinformowaniu celu przetwarzania.</text:p>
      <text:p text:style-name="P57">Zaleca się uzyskanie również zgody samego dziecka.</text:p>
      <text:p text:style-name="P58">Zabronione jest m.in. podpisywanie zdjęć/filmów imieniem i nazwiskiem dziecka oraz publikowanie treści ujawniających jego dane.</text:p>
      <text:p text:style-name="P59">Personel nie może używać sprzętu do prywatnego nagrywania wizerunku<text:s/>małoletnich.</text:p>
      <text:p text:style-name="P60">5. Zgłaszanie krzywdzenia:</text:p>
      <text:p text:style-name="P61">Każda osoba (w tym małoletni) może zgłosić krzywdzenie w recepcji klubu.</text:p>
      <text:p text:style-name="P62">Personel, który odbierze zgłoszenie, stosuje procedury opisane w dalszej części dokumentu.</text:p>
      <text:p text:style-name="P63"/>
      <text:p text:style-name="P64">§6. Procedury interwencji</text:p>
      <text:p text:style-name="P65">W razie stwierdzenia<text:s/>krzywdzenia personel musi przerwać sytuację i poinformować przełożonego. Zarząd decyduje o ewentualnym wezwaniu policji.</text:p>
      <text:p text:style-name="P66">Personel sporządza pisemną notatkę i przekazuje ją Zarządowi.</text:p>
      <text:p text:style-name="P67">W przypadku zagrożenia życia należy wezwać służby pod numer 112, a następnie poinformować Zarząd oraz sporządzić notatkę.</text:p>
      <text:p text:style-name="P68">Zarząd może powołać osobę odpowiedzialną za interwencje – jej dane są udostępnione personelowi.</text:p>
      <text:p text:style-name="P69">W przypadku podejrzenia o znęcanie się przez osobę z Zarządu, interwencję prowadzi osoba zewnętrzna, wskazana przez zarządzającego.</text:p>
      <text:p text:style-name="P70">Zarząd informuje opiekuna prawnego małoletniego o krzywdzeniu oraz, w razie potrzeby, powiadamia odpowiednie organy (policja, prokuratura, sąd rodzinny, PCPR).</text:p>
      <text:p text:style-name="P71">W przypadku czynu karalnego niezwłocznie zawiadamiane są organy ścigania.</text:p>
      <text:soft-page-break/>
      <text:p text:style-name="P72">Każda interwencja dokumentowana jest Kartą Interwencji i wpisana do Rejestru Interwencji.</text:p>
      <text:p text:style-name="P73">W razie podejrzenia krzywdzenia przez opiekuna – Zarząd kontaktuje się z zainteresowanym i, jeśli potrzeba, informuje sąd lub policję.</text:p>
      <text:p text:style-name="P74">W przypadku personelu podejrzanego o krzywdzenie – zostaje odsunięty od kontaktu z małoletnimi do czasu wyjaśnień.</text:p>
      <text:p text:style-name="P75">Wszyscy zaangażowani w sprawę zachowują poufność informacji przez wymagany prawem okres.</text:p>
      <text:p text:style-name="P76"/>
      <text:p text:style-name="P77">§7. Korzystanie z urządzeń elektronicznych i ochrona przed zagrożeniami internetowymi</text:p>
      <text:p text:style-name="P78">Zabronione jest odtwarzanie treści przemocowych, pornograficznych, nawołujących do samookaleczeń, używek lub ekstremizmu.</text:p>
      <text:p text:style-name="P79">Korzystanie przez klientów z prywatnych urządzeń i internetu mobilnego jest dozwolone, o ile nie zakłóca funkcjonowania klubu.</text:p>
      <text:p text:style-name="P80">Nagrywanie w klubie możliwe wyłącznie za wyraźną zgodą wszystkich osób obecnych na nagraniu.</text:p>
      <text:p text:style-name="P81">Personel reaguje na odtwarzanie nieodpowiednich treści lub przejawy cyberprzemocy – wzywa rodzica/opiekuna i, jeśli potrzeba, policję.</text:p>
      <text:p text:style-name="P82"/>
      <text:p text:style-name="P83">§8. Przegląd i aktualizacja<text:s/>standardów</text:p>
      <text:p text:style-name="P84">Standardy co najmniej raz na trzy lata podlegają przeglądowi przez Zarząd i ekspertów (np. radcę prawnego).</text:p>
      <text:p text:style-name="P85">Weryfikacja obejmuje analizę zgodności z przepisami i ocenę praktycznego stosowania dokumentu, także poprzez ankiety wśród personelu.</text:p>
      <text:p text:style-name="P86">Wyniki przeglądu są dokumentowane pisemnie.</text:p>
      <text:p text:style-name="P87"/>
      <text:p text:style-name="P88">§9. Szkolenia i dokumentowanie przygotowania personelu</text:p>
      <text:p text:style-name="P89">Zarząd lub wyznaczona osoba zapewnia zapoznanie obecnego personelu ze Standardami.</text:p>
      <text:p text:style-name="P90">Nowi pracownicy zanim rozpoczną obowiązki, muszą zostać zapoznani z dokumentem.</text:p>
      <text:p text:style-name="P91">Szkolenia i instruktaże są dokumentowane – personel potwierdza znajomość Standardów oraz udział w szkoleniach podpisem.</text:p>
      <text:p text:style-name="P92"/>
      <text:p text:style-name="P93">§10. Udostępnianie Standardów opiekunom i małoletnim</text:p>
      <text:p text:style-name="P94">Standardy są dostępne w recepcji klubów Gym Medical i mogą być udostępnione<text:s/>na żądanie wraz z ich omówieniem przez personel.</text:p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soft-page-break/>
      <text:p text:style-name="P114">Formularz potwierdzenia zapoznania się ze Standardami:</text:p>
      <text:p text:style-name="P115"/>
      <text:p text:style-name="P116">Zapoznałem(łam) się z regulaminem – „Standardy ochrony małoletnich”</text:p>
      <text:p text:style-name="P117">Polityka bezpieczeństwa w klubach</text:p>
      <text:p text:style-name="P118">Gym Medical Sp. z o.o.</text:p>
      <text:p text:style-name="P119"/>
      <text:p text:style-name="P120">Imię i nazwisko<text:s/><text:tab/><text:tab/><text:tab/><text:tab/>Data<text:s/><text:tab/><text:tab/><text:s text:c="4"/>Podpis</text:p>
      <text:p text:style-name="P121"/>
      <text:p text:style-name="P122">…………………………………..………. …………………….. …………………</text:p>
      <text:p text:style-name="P123"/>
      <text:p text:style-name="P124">…………………………………..………. …………………….. …………………</text:p>
      <text:p text:style-name="P125"/>
      <text:p text:style-name="P126">…………………………………..………. …………………….. …………………</text:p>
      <text:p text:style-name="P127"/>
      <text:p text:style-name="P128">…………………………………..………. …………………….. …………………</text:p>
      <text:p text:style-name="P129"/>
      <text:p text:style-name="P130">…………………………………..………. …………………….. …………………</text:p>
      <text:p text:style-name="P131"/>
      <text:p text:style-name="P132">…………………………………..………. ……………………..<text:s/>…………………</text:p>
      <text:p text:style-name="P133"/>
      <text:p text:style-name="P134">…………………………………..………. …………………….. …………………</text:p>
      <text:p text:style-name="P135"/>
      <text:p text:style-name="P136">…………………………………..………. …………………….. …………………</text:p>
      <text:p text:style-name="P137"/>
      <text:p text:style-name="P138">…………………………………..………. …………………….. …………………</text:p>
      <text:p text:style-name="P139"/>
      <text:p text:style-name="P140">…………………………………..………. …………………….. …………………</text:p>
      <text:p text:style-name="P141"/>
      <text:p text:style-name="P142">…………………………………..………. …………………….. …………………</text:p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 Neue" svg:font-family="Helvetica Neue" style:font-family-generic="roman" svg:panose-1="0 0 0 0 0 0 0 0 0 0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ormalnyWeb" style:display-name="Normalny (Web)" style:family="paragraph" style:parent-style-name="Normalny">
      <style:paragraph-properties style:vertical-align="auto"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kstdymka" style:display-name="Tekst dymka" style:family="paragraph" style:parent-style-name="Norma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Domyślne" style:display-name="Domyślne" style:family="paragraph">
      <style:paragraph-properties style:vertical-align="auto" fo:margin-bottom="0in" fo:line-height="100%"/>
      <style:text-properties style:font-name="Helvetica Neue" style:font-name-asian="Arial Unicode MS" style:font-name-complex="Arial Unicode MS" fo:color="#000000" style:text-underline-color="#FFFFFF" style:language-asian="zh" style:country-asian="CN" style:language-complex="hi" style:country-complex="IN" fo:hyphenate="true"/>
    </style:style>
    <style:style style:name="Nagłówek2Znak" style:display-name="Nagłówek 2 Znak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Bezodstępów" style:display-name="Bez odstępów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piotr</meta:initial-creator>
    <dc:creator>piotr_pilat@outlook.com</dc:creator>
    <meta:creation-date>2025-06-29T12:54:00Z</meta:creation-date>
    <dc:date>2025-09-23T09:25:00Z</dc:date>
    <meta:template xlink:href="Normal" xlink:type="simple"/>
    <meta:editing-cycles>6</meta:editing-cycles>
    <meta:editing-duration>PT1740S</meta:editing-duration>
    <meta:document-statistic meta:page-count="4" meta:paragraph-count="14" meta:word-count="1066" meta:character-count="7449" meta:row-count="53" meta:non-whitespace-character-count="6397"/>
  </office:meta>
</office:document-meta>
</file>